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paragraph-properties fo:text-align="end" style:justify-single-word="false"/>
    </style:style>
    <style:style style:name="P2" style:family="paragraph" style:parent-style-name="Standard">
      <style:paragraph-properties style:snap-to-layout-grid="false"/>
      <style:text-properties style:font-name="Times New Roman" fo:font-weight="bold" style:font-name-asian="標楷體" style:font-weight-asian="bold" style:font-name-complex="Times New Roman" style:font-size-complex="12pt"/>
    </style:style>
    <style:style style:name="P3" style:family="paragraph" style:parent-style-name="Standard">
      <style:text-properties fo:font-weight="bold" style:font-name-asian="標楷體" style:font-weight-asian="bold" style:font-size-complex="12pt"/>
    </style:style>
    <style:style style:name="P4" style:family="paragraph" style:parent-style-name="Standard">
      <style:paragraph-properties fo:margin-left="0cm" fo:margin-right="0cm" fo:text-align="end" style:justify-single-word="false" fo:text-indent="1.272cm" style:auto-text-indent="false"/>
      <style:text-properties fo:color="#000000" fo:font-weight="bold" style:font-name-asian="標楷體" style:font-weight-asian="bold" style:font-size-complex="12pt"/>
    </style:style>
    <style:style style:name="P5" style:family="paragraph" style:parent-style-name="Standard">
      <style:paragraph-properties fo:margin-left="2.117cm" fo:margin-right="0cm" fo:text-indent="-0.847cm" style:auto-text-indent="false"/>
    </style:style>
    <style:style style:name="P6" style:family="paragraph" style:parent-style-name="Standard">
      <style:paragraph-properties fo:margin-left="2.117cm" fo:margin-right="0cm" fo:text-indent="-0.847cm" style:auto-text-indent="false"/>
      <style:text-properties style:font-name-asian="標楷體" style:font-name-complex="標楷體"/>
    </style:style>
    <style:style style:name="P7" style:family="paragraph" style:parent-style-name="Standard">
      <style:paragraph-properties fo:margin-left="2.117cm" fo:margin-right="0cm" style:line-height-at-least="0cm" fo:text-indent="-0.847cm" style:auto-text-indent="false"/>
    </style:style>
    <style:style style:name="P8" style:family="paragraph" style:parent-style-name="內文_20__28_Web_29_">
      <style:paragraph-properties fo:margin-left="2.117cm" fo:margin-right="0cm" fo:margin-top="0cm" fo:margin-bottom="0cm" loext:contextual-spacing="false" style:line-height-at-least="0cm" fo:text-indent="-0.847cm" style:auto-text-indent="false"/>
    </style:style>
    <style:style style:name="P9" style:family="paragraph" style:parent-style-name="內文_20__28_Web_29_">
      <style:paragraph-properties fo:margin-left="2.117cm" fo:margin-right="0cm" fo:margin-top="0cm" fo:margin-bottom="0cm" loext:contextual-spacing="false" style:line-height-at-least="0cm" fo:text-indent="-0.847cm" style:auto-text-indent="false"/>
      <style:text-properties style:font-name="Times New Roman" style:font-name-asian="標楷體" style:font-name-complex="標楷體"/>
    </style:style>
    <style:style style:name="P10" style:family="paragraph" style:parent-style-name="Standard">
      <style:paragraph-properties fo:margin-left="1.27cm" fo:margin-right="0cm" fo:text-indent="0cm" style:auto-text-indent="false"/>
    </style:style>
    <style:style style:name="P11" style:family="paragraph" style:parent-style-name="Standard">
      <style:paragraph-properties fo:margin-left="1.27cm" fo:margin-right="0cm" fo:text-indent="0cm" style:auto-text-indent="false"/>
      <style:text-properties style:font-name-asian="標楷體" style:font-name-complex="標楷體"/>
    </style:style>
    <style:style style:name="P12" style:family="paragraph" style:parent-style-name="Standard">
      <style:paragraph-properties fo:margin-left="2.963cm" fo:margin-right="0cm" fo:text-indent="-0.847cm" style:auto-text-indent="false"/>
    </style:style>
    <style:style style:name="P13" style:family="paragraph" style:parent-style-name="內文_20__28_Web_29_">
      <style:paragraph-properties fo:margin-left="2.963cm" fo:margin-right="0cm" fo:margin-top="0cm" fo:margin-bottom="0cm" loext:contextual-spacing="false" style:line-height-at-least="0cm" fo:text-indent="-0.847cm" style:auto-text-indent="false"/>
    </style:style>
    <style:style style:name="P14" style:family="paragraph" style:parent-style-name="Standard">
      <style:paragraph-properties fo:margin-left="2.963cm" fo:margin-right="0cm" fo:text-indent="-1.693cm" style:auto-text-indent="false"/>
      <style:text-properties style:font-name-asian="標楷體" style:font-name-complex="標楷體"/>
    </style:style>
    <style:style style:name="P15" style:family="paragraph" style:parent-style-name="Standard">
      <style:paragraph-properties fo:margin-left="2.752cm" fo:margin-right="0cm" fo:text-indent="-0.635cm" style:auto-text-indent="false"/>
    </style:style>
    <style:style style:name="P16" style:family="paragraph" style:parent-style-name="Standard">
      <style:paragraph-properties fo:margin-left="3.175cm" fo:margin-right="0cm" fo:text-indent="-1.058cm" style:auto-text-indent="false"/>
    </style:style>
    <style:style style:name="P17" style:family="paragraph" style:parent-style-name="Standard">
      <style:paragraph-properties fo:margin-left="3.175cm" fo:margin-right="0cm" fo:text-indent="-1.058cm" style:auto-text-indent="false"/>
      <style:text-properties style:font-name-asian="標楷體" style:font-name-complex="標楷體"/>
    </style:style>
    <style:style style:name="P18" style:family="paragraph" style:parent-style-name="內文_20__28_Web_29_">
      <style:paragraph-properties fo:margin-top="0cm" fo:margin-bottom="0cm" loext:contextual-spacing="false" style:line-height-at-least="0cm"/>
    </style:style>
    <style:style style:name="P19" style:family="paragraph" style:parent-style-name="內文_20__28_Web_29_">
      <style:paragraph-properties fo:margin-top="0cm" fo:margin-bottom="0cm" loext:contextual-spacing="false" style:line-height-at-least="0cm"/>
      <style:text-properties style:font-name="Times New Roman" style:font-name-asian="標楷體" style:font-name-complex="Times New Roman"/>
    </style:style>
    <style:style style:name="P20" style:family="paragraph" style:parent-style-name="內文_20__28_Web_29_">
      <style:paragraph-properties fo:margin-left="1.693cm" fo:margin-right="0cm" fo:margin-top="0cm" fo:margin-bottom="0cm" loext:contextual-spacing="false" style:line-height-at-least="0cm" fo:text-indent="-1.693cm" style:auto-text-indent="false"/>
    </style:style>
    <style:style style:name="P21" style:family="paragraph" style:parent-style-name="內文_20__28_Web_29_">
      <style:paragraph-properties fo:margin-left="2.223cm" fo:margin-right="0cm" fo:margin-top="0cm" fo:margin-bottom="0cm" loext:contextual-spacing="false" style:line-height-at-least="0cm" fo:text-indent="-0.953cm" style:auto-text-indent="false"/>
      <style:text-properties style:font-name="Times New Roman" style:font-name-asian="標楷體" style:font-name-complex="標楷體"/>
    </style:style>
    <style:style style:name="P22" style:family="paragraph" style:parent-style-name="內文_20__28_Web_29_">
      <style:paragraph-properties fo:margin-left="1.588cm" fo:margin-right="0cm" fo:margin-top="0cm" fo:margin-bottom="0cm" loext:contextual-spacing="false" style:line-height-at-least="0cm" fo:text-indent="-1.588cm" style:auto-text-indent="false"/>
    </style:style>
    <style:style style:name="P23" style:family="paragraph" style:parent-style-name="內文_20__28_Web_29_">
      <style:paragraph-properties fo:margin-left="1.27cm" fo:margin-right="0cm" fo:margin-top="0cm" fo:margin-bottom="0cm" loext:contextual-spacing="false" style:line-height-at-least="0cm" fo:text-indent="-1.27cm" style:auto-text-indent="false"/>
    </style:style>
    <style:style style:name="P24" style:family="paragraph" style:parent-style-name="HTML_20_Preformatted">
      <style:paragraph-properties style:line-height-at-least="0cm"/>
      <style:text-properties fo:color="#000000" style:font-name="Times New Roman" fo:font-weight="bold" style:font-name-asian="標楷體" style:font-weight-asian="bold" style:font-name-complex="Times New Roman" style:font-size-complex="12pt"/>
    </style:style>
    <style:style style:name="P25" style:family="paragraph" style:parent-style-name="Standard" style:master-page-name="Standard">
      <style:paragraph-properties fo:margin-left="0cm" fo:margin-right="0cm" fo:text-indent="1.907cm" style:auto-text-indent="false" style:page-number="auto"/>
      <style:text-properties fo:color="#000000" fo:font-size="18pt" fo:font-weight="bold" style:font-name-asian="標楷體" style:font-size-asian="18pt" style:font-weight-asian="bold" style:font-name-complex="標楷體" style:font-size-complex="18pt"/>
    </style:style>
    <style:style style:name="T1" style:family="text">
      <style:text-properties style:font-name-asian="標楷體"/>
    </style:style>
    <style:style style:name="T2" style:family="text">
      <style:text-properties style:font-name-asian="標楷體" style:font-name-complex="標楷體"/>
    </style:style>
    <style:style style:name="T3" style:family="text">
      <style:text-properties style:font-name="標楷體" style:font-name-asian="標楷體" style:font-name-complex="標楷體"/>
    </style:style>
    <style:style style:name="T4" style:family="text">
      <style:text-properties style:font-name="標楷體" style:font-name-asian="標楷體" style:font-name-complex="標楷體" style:font-size-complex="12pt"/>
    </style:style>
    <style:style style:name="T5" style:family="text">
      <style:text-properties fo:font-size="11pt" style:font-name-asian="標楷體" style:font-size-asian="11pt" style:font-name-complex="標楷體" style:font-size-complex="11pt"/>
    </style:style>
    <style:style style:name="T6" style:family="text">
      <style:text-properties fo:font-size="11pt" style:font-name-asian="標楷體" style:font-size-asian="11pt" style:font-size-complex="11pt"/>
    </style:style>
    <style:style style:name="T7" style:family="text">
      <style:text-properties style:font-name="Times New Roman" style:font-name-asian="標楷體" style:font-name-complex="Times New Roman"/>
    </style:style>
    <style:style style:name="T8" style:family="text">
      <style:text-properties style:font-name="Times New Roman" style:font-name-asian="標楷體" style:font-name-complex="標楷體"/>
    </style:style>
    <style:style style:name="T9" style:family="text">
      <style:text-properties style:font-name="Times New Roman" style:font-name-asian="Times New Roman" style:font-name-complex="Times New Roman"/>
    </style:style>
    <style:style style:name="T10" style:family="text">
      <style:text-properties style:font-name-asian="Times New Roman"/>
    </style:style>
    <style:style style:name="T11"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國立勤益科技大學毒性化學物質運作管理辦法</text:p>
      <text:p text:style-name="P1"><text:span text:style-name="T4">本校99年第1次安全衛生委員會審議通過</text:span></text:p>
      <text:p text:style-name="P1"><text:span text:style-name="T5">本校</text:span><text:span text:style-name="T6">99</text:span><text:span text:style-name="T5">年05月06日</text:span><text:span text:style-name="T6">(99)</text:span><text:span text:style-name="T5">勤益科大總字第</text:span><text:span text:style-name="T6">0991200196</text:span><text:span text:style-name="T5">號函頒</text:span></text:p>
      <text:p text:style-name="P4"/>
      <text:p text:style-name="P24"/>
      <text:p text:style-name="P20"><text:span text:style-name="T8">第一條</text:span><text:span text:style-name="T9"> <text:s/></text:span><text:span text:style-name="T8">國立勤益科技大學（以下簡稱本校）為有效管理本校毒性化學物質之運作，依學術機構運作毒性化學物質管理辦法特訂定本辦法。</text:span></text:p>
      <text:p text:style-name="Standard"><text:span text:style-name="T2">第二條</text:span><text:span text:style-name="T10"> <text:s/></text:span><text:span text:style-name="T2">管理範圍</text:span></text:p>
      <text:p text:style-name="P6">一、本辦法所稱毒性化學物質（以下簡稱毒化物），係指行政院環境保護署依毒性化學物質管理法公告指定之毒性化學物質。</text:p>
      <text:p text:style-name="P5"><text:span text:style-name="T2">二、本校各場所購買、貯存、使用或廢棄前述規定之毒化物皆受本辦法管理，本辦法未規定者依相關法令規定辦理。</text:span></text:p>
      <text:p text:style-name="P18"><text:span text:style-name="T8">第三條</text:span><text:span text:style-name="T9"> <text:s/></text:span><text:span text:style-name="T8">各級單位權責及管理事項</text:span></text:p>
      <text:p text:style-name="P10"><text:span text:style-name="T2">一、環境安全衛生委員會</text:span><text:span text:style-name="T1">(</text:span><text:span text:style-name="T2">以下簡稱環安委員會</text:span><text:span text:style-name="T1">)</text:span><text:span text:style-name="T2">：</text:span></text:p>
      <text:p text:style-name="P13"><text:span text:style-name="T7">(</text:span><text:span text:style-name="T8">一</text:span><text:span text:style-name="T7">)</text:span><text:span text:style-name="T8">本校製造、輸入毒化物，應先經環安委員會審議通過後，由本校向環保主管機關申請審查，核發許可證或核可文件後，始得進行製造、輸入。</text:span></text:p>
      <text:p text:style-name="P13"><text:span text:style-name="T7">(</text:span><text:span text:style-name="T8">二</text:span><text:span text:style-name="T7">)</text:span><text:span text:style-name="T8">本校購買、使用、貯存、廢棄毒化物，應先經環安委員會同意後，由本校報請主管機關登記備查或核可後，始得進行，</text:span><text:span text:style-name="T3">因實驗或研究時效所需，得經毒化物管理專長委員同意，環安組審核後同意先行購買，再送環安委員會追認。餘照案通過。</text:span></text:p>
      <text:p text:style-name="P11">二、總務處環境安全衛生組：</text:p>
      <text:p text:style-name="P12"><text:span text:style-name="T1">(</text:span><text:span text:style-name="T2">一</text:span><text:span text:style-name="T1">)</text:span><text:span text:style-name="T2">經環安委員會同意後，辦理向主管機關提出運作相關之申請、申報、核備、核可等作業。</text:span></text:p>
      <text:p text:style-name="P12"><text:span text:style-name="T1">(</text:span><text:span text:style-name="T2">二</text:span><text:span text:style-name="T1">)</text:span><text:span text:style-name="T2">辦理全校毒化物運作管理之稽核。</text:span></text:p>
      <text:p text:style-name="P12"><text:span text:style-name="T1">(</text:span><text:span text:style-name="T2">三</text:span><text:span text:style-name="T1">)</text:span><text:span text:style-name="T2">規劃及辦理毒化物相關之安全衛生教育訓練及管理事項。</text:span></text:p>
      <text:p text:style-name="P14">三、各運作場所單位主管</text:p>
      <text:p text:style-name="P12"><text:span text:style-name="T1">(</text:span><text:span text:style-name="T2">一</text:span><text:span text:style-name="T1">)</text:span><text:span text:style-name="T2">督導所轄毒化物之安全衛生管理。</text:span></text:p>
      <text:p text:style-name="P12"><text:span text:style-name="T1">(</text:span><text:span text:style-name="T2">二</text:span><text:span text:style-name="T1">)</text:span><text:span text:style-name="T2">督導所轄毒化物之請購、運作管控。</text:span></text:p>
      <text:p text:style-name="P12"><text:span text:style-name="T1">(</text:span><text:span text:style-name="T2">三</text:span><text:span text:style-name="T1">)</text:span><text:span text:style-name="T2">配合執行毒化物運作相關安全衛生教育訓練。</text:span></text:p>
      <text:p text:style-name="P14">四、各運作場所運作人</text:p>
      <text:p text:style-name="P15"><text:span text:style-name="T1">(</text:span><text:span text:style-name="T2">一</text:span><text:span text:style-name="T1">)由運作人或指定代理人</text:span><text:span text:style-name="T2">定期登錄該場所購買、使用、貯存及廢棄毒化物之數量。</text:span></text:p>
      <text:p text:style-name="P15"><text:span text:style-name="T1">(</text:span><text:span text:style-name="T2">二</text:span><text:span text:style-name="T1">)</text:span><text:span text:style-name="T2">運作場所應備置使用之毒化物專屬危害物質清單，置放於實驗場所明顯處，並應依相關法規執行危害標示及備妥中文物質安全資料表</text:span><text:span text:style-name="T1">(SDS)</text:span><text:span text:style-name="T2">。</text:span></text:p>
      <text:p text:style-name="P16"><text:span text:style-name="T1">(</text:span><text:span text:style-name="T2">三</text:span><text:span text:style-name="T1">)</text:span><text:span text:style-name="T2">運作人應接受毒性化學物質運作相關安全衛生教育訓練。</text:span></text:p>
      <text:p text:style-name="P16"><text:span text:style-name="T1">(</text:span><text:span text:style-name="T2">四</text:span><text:span text:style-name="T1">)</text:span><text:span text:style-name="T2">危害物質清單及物質安全資料表</text:span><text:span text:style-name="T1">(SDS)應定期更新，並送乙份至環安組備查。</text:span></text:p>
      <text:p text:style-name="P15"><text:span text:style-name="T1">(五)</text:span><text:span text:style-name="T2">負責廢棄毒性化學物質之暫存、清除管理。並訂定標準作業程序(SOP)報環安組</text:span><text:span text:style-name="T1">，簽請校長核定</text:span><text:span text:style-name="T2">。</text:span></text:p>
      <text:p text:style-name="P17">(六)其他法令規定應辦理事項。</text:p>
      <text:p text:style-name="Standard"><text:span text:style-name="T2">第四條</text:span><text:span text:style-name="T10"> <text:s/></text:span><text:span text:style-name="T2">運作管理</text:span></text:p>
      <text:p text:style-name="P7"><text:span text:style-name="T3">一、各運作場所運作人應每日統計該運作場所毒性化學物質之購買、使用、貯存及廢棄</text:span><text:soft-page-break/><text:span text:style-name="T3">數量，並登錄於毒性化學物質運作紀錄表</text:span><text:span text:style-name="T4">，並得以書面或電子檔案方式保存，但毒性化學物質運作（量）無變動者，得免記載。</text:span></text:p>
      <text:p text:style-name="P8"><text:span text:style-name="T8">二、各運作場所運作人應</text:span><text:span text:style-name="T3">逐月填寫毒化物運作紀錄申報表，並經本委員會審核後，依行政院環境保護署規定申報方式，於每年一月十五日前，將前述毒化物運作紀錄申報表</text:span><text:span text:style-name="T8">，送環安組核轉當地環保主管機關，</text:span><text:span text:style-name="T3">並副知教育部。</text:span></text:p>
      <text:p text:style-name="P21">三、總務處環安組每年應督導、稽核各運作場所乙次以上，檢查紀錄陳請校長核閱。</text:p>
      <text:p text:style-name="P22"><text:span text:style-name="T8">第五條</text:span><text:span text:style-name="T9"> <text:s/></text:span><text:span text:style-name="T8">毒性化學物質之貯存得貯存於運作單位內，毒性化學物質使用後之廢棄毒物，應按廢棄物清理法規定，貯存於指定場所，並於收集容器標示單位、實驗室、成份、危害標示、列管編號、日期。</text:span></text:p>
      <text:p text:style-name="P20"><text:span text:style-name="T8">第六條</text:span><text:span text:style-name="T9"> <text:s/></text:span><text:span text:style-name="T8">本校毒化物之容器、包裝或實驗室運作場所及設施，應於易取得之處，置備物質安全資料表，並依下列規定標示：</text:span></text:p>
      <text:p text:style-name="P9">一、在明顯易見處，依危險物與有害物標示及通識規則規定之圖示標示；其形狀為直立四十五度角之正方形（菱形）其最小尺寸長寬各為十公分大小。其屬小型容器，得依比例縮小至能辨識清楚為止。</text:p>
      <text:p text:style-name="P9">二、在明顯易見處標示該毒性化學物質之名稱、主要危害成份、危害警告訊息、危害防範措施（含污染防治措施）及廠商資料等內容。（參考物質安全資料表）</text:p>
      <text:p text:style-name="P23"><text:span text:style-name="T8">第七條</text:span><text:span text:style-name="T9"> <text:s/></text:span><text:span text:style-name="T8">如發生毒性化學物質事故時，發生事故單位運動人應依照安全衛生管理規章之事故處理方式辦理；並於事故發生二天內，詳實填寫毒性化學物質事故調查處理報告表，向本校環安組報備；未能於二天內完成調查資料部份者，應於報備時以書面說明補足資料所需時間。</text:span></text:p>
      <text:p text:style-name="Standard"><text:span text:style-name="T2">第八條</text:span><text:span text:style-name="T10"> </text:span><text:span text:style-name="T2">附則</text:span></text:p>
      <text:p text:style-name="P11">本辦法經本校環境安全衛生委員會討論通過，簽請校長核准後實施，修正時亦同。</text:p>
      <text:p text:style-name="P19"/>
      <text:p text:style-name="P2"/>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細明體" fo:font-family="細明體, MingLiU" style:font-family-generic="modern" style:letter-kerning="true" style:font-name-asian="細明體" style:font-family-asian="細明體, MingLiU" style:font-family-generic-asian="modern" style:font-name-complex="細明體" style:font-family-complex="細明體, MingLiU" style:font-family-generic-complex="modern" style:font-size-complex="12pt"/>
    </style:style>
    <style:style style:name="內文_20__28_Web_29_" style:display-name="內文 (Web)" style:family="paragraph" style:parent-style-name="Standard">
      <style:paragraph-properties fo:margin-top="0.494cm" fo:margin-bottom="0.494cm" loext:contextual-spacing="false" fo:orphans="2" fo:widows="2"/>
      <style:text-properties fo:color="#000000"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2pt"/>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2cm" style:dynamic-spacing="true"/>
      </style:footer-style>
    </style:page-layout>
  </office:automatic-styles>
  <office:master-styles>
    <style:master-page style:name="Standard" style:page-layout-name="Mpm1">
      <style:footer>
        <text:p text:style-name="Footer"><draw:frame draw:style-name="Mfr1" draw:name="框架1" text:anchor-type="paragraph" svg:y="0.002cm" draw:z-index="1"><draw:text-box fo:min-height="0.058cm" fo:min-width="0.041cm"><text:p text:style-name="Footer"><text:span text:style-name="Page_20_Number"><text:page-number text:select-page="current">2</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勤益科技大學毒性化學物質運作管理辦法</dc:title>
    <meta:initial-creator>user</meta:initial-creator>
    <meta:creation-date>2010-05-19T16:11:00</meta:creation-date>
    <dc:creator>user</dc:creator>
    <dc:date>2010-05-19T16:24:00</dc:date>
    <meta:editing-cycles>3</meta:editing-cycles>
    <meta:editing-duration>PT2M</meta:editing-duration>
    <meta:generator>LibreOffice/6.2.7.1$Windows_X86_64 LibreOffice_project/23edc44b61b830b7d749943e020e96f5a7df63bf</meta:generator>
    <meta:document-statistic meta:table-count="0" meta:image-count="0" meta:object-count="0" meta:page-count="2" meta:paragraph-count="38" meta:word-count="1543" meta:character-count="1586" meta:non-whitespace-character-count="1571"/>
  </office:meta>
</office:document-meta>
</file>