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Text_20_body">
      <style:paragraph-properties fo:margin-left="1.228cm" fo:margin-right="0cm" style:line-height-at-least="0cm" fo:text-align="justify" style:justify-single-word="false" fo:text-indent="-1.228cm" style:auto-text-indent="false"/>
    </style:style>
    <style:style style:name="P2" style:family="paragraph" style:parent-style-name="Standard">
      <style:paragraph-properties style:line-height-at-least="0cm"/>
    </style:style>
    <style:style style:name="P3" style:family="paragraph" style:parent-style-name="Standard">
      <style:paragraph-properties fo:margin-left="0cm" fo:margin-right="0.199cm" style:line-height-at-least="0cm" fo:text-align="end" style:justify-single-word="false" fo:text-indent="0cm" style:auto-text-indent="false"/>
      <style:text-properties fo:font-size="11pt" style:font-name-asian="標楷體" style:font-size-asian="11pt" style:font-size-complex="11pt"/>
    </style:style>
    <style:style style:name="P4" style:family="paragraph" style:parent-style-name="Standard">
      <style:paragraph-properties fo:margin-left="0cm" fo:margin-right="0.199cm" style:line-height-at-least="0cm" fo:text-align="end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5" style:family="paragraph" style:parent-style-name="Standard">
      <style:paragraph-properties fo:margin-left="2.223cm" fo:margin-right="0cm" style:line-height-at-least="0cm" fo:text-indent="-2.223cm" style:auto-text-indent="false"/>
    </style:style>
    <style:style style:name="P6" style:family="paragraph" style:parent-style-name="Standard">
      <style:paragraph-properties fo:margin-left="3.175cm" fo:margin-right="0cm" style:line-height-at-least="0cm" fo:text-indent="-0.953cm" style:auto-text-indent="false" style:snap-to-layout-grid="false"/>
      <style:text-properties style:font-name-asian="標楷體"/>
    </style:style>
    <style:style style:name="P7" style:family="paragraph" style:parent-style-name="本文縮排_20_3">
      <style:paragraph-properties fo:margin-left="3.175cm" fo:margin-right="0cm" style:line-height-at-least="0cm" fo:text-indent="-0.953cm" style:auto-text-indent="false"/>
      <style:text-properties fo:font-size="12pt" style:font-size-asian="12pt" style:font-size-complex="12pt"/>
    </style:style>
    <style:style style:name="P8" style:family="paragraph" style:parent-style-name="Standard">
      <style:paragraph-properties fo:margin-left="1.588cm" fo:margin-right="0cm" style:line-height-at-least="0cm" fo:text-indent="1.482cm" style:auto-text-indent="false"/>
      <style:text-properties style:font-name-asian="標楷體"/>
    </style:style>
    <style:style style:name="P9" style:family="paragraph" style:parent-style-name="Standard">
      <style:paragraph-properties fo:margin-left="2.117cm" fo:margin-right="0cm" style:line-height-at-least="0cm" fo:text-indent="0.106cm" style:auto-text-indent="false" style:snap-to-layout-grid="false">
        <style:tab-stops>
          <style:tab-stop style:position="3.175cm"/>
        </style:tab-stops>
      </style:paragraph-properties>
      <style:text-properties style:font-name-asian="標楷體"/>
    </style:style>
    <style:style style:name="P10" style:family="paragraph" style:parent-style-name="Standard">
      <style:paragraph-properties fo:margin-left="2.117cm" fo:margin-right="0cm" style:line-height-at-least="0cm" fo:text-indent="0.106cm" style:auto-text-indent="false" style:snap-to-layout-grid="false">
        <style:tab-stops>
          <style:tab-stop style:position="2.067cm"/>
          <style:tab-stop style:position="3.175cm"/>
        </style:tab-stops>
      </style:paragraph-properties>
      <style:text-properties style:font-name-asian="標楷體"/>
    </style:style>
    <style:style style:name="P11" style:family="paragraph" style:parent-style-name="本文_20_2">
      <style:paragraph-properties fo:margin-left="2.117cm" fo:margin-right="0cm" fo:margin-top="0cm" fo:margin-bottom="0cm" loext:contextual-spacing="false" style:line-height-at-least="0cm" fo:text-indent="0.106cm" style:auto-text-indent="false">
        <style:tab-stops>
          <style:tab-stop style:position="3.175cm"/>
        </style:tab-stops>
      </style:paragraph-properties>
      <style:text-properties style:font-name-asian="標楷體"/>
    </style:style>
    <style:style style:name="P12" style:family="paragraph" style:parent-style-name="Standard">
      <style:paragraph-properties fo:margin-left="1.432cm" fo:margin-right="0cm" style:line-height-at-least="0cm" fo:text-indent="-1.432cm" style:auto-text-indent="false"/>
    </style:style>
    <style:style style:name="P13" style:family="paragraph" style:parent-style-name="Standard">
      <style:paragraph-properties fo:margin-left="1.261cm" fo:margin-right="0cm" style:line-height-at-least="0cm" fo:text-indent="1.669cm" style:auto-text-indent="false"/>
      <style:text-properties style:font-name-asian="標楷體"/>
    </style:style>
    <style:style style:name="P1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-asian="標楷體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4" style:family="text">
      <style:text-properties style:font-name-asian="Times New Roman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name-asian="Times New Roman" style:font-size-asian="12pt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">國立勤益</text:span><text:span text:style-name="T3">科技大學</text:span><text:span text:style-name="T1">環境安全衛生委員會設置辦法</text:span></text:p>
      <text:p text:style-name="P3">88.4.15. (八八)勤專環字第一四四六號函</text:p>
      <text:p text:style-name="P3">89.9.30. (八九)勤技總字第4216號函頒</text:p>
      <text:p text:style-name="P3">95.11.14. 勤技總字第0951200043號函頒</text:p>
      <text:p text:style-name="P4">96年1月31日本校臨時校務會議通過</text:p>
      <text:p text:style-name="P3"/>
      <text:p text:style-name="P5"><text:span text:style-name="T2">第</text:span><text:span text:style-name="T4"> <text:s/></text:span><text:span text:style-name="T2">一</text:span><text:span text:style-name="T4"> <text:s/></text:span><text:span text:style-name="T2">條</text:span><text:span text:style-name="T4"> <text:s text:c="3"/></text:span><text:span text:style-name="T2">為維護本校實驗室、試驗室、實習工場、試驗工場等場所內人員作業安全與衛生，依勞工安全衛生法、毒性化學物質管理法及本校組織規程之規定，訂定「國立勤益科技大學環境安全衛生委員會」(以下簡稱本委員會)。</text:span></text:p>
      <text:p text:style-name="P5"><text:span text:style-name="T2">第</text:span><text:span text:style-name="T4"> <text:s/></text:span><text:span text:style-name="T2">二</text:span><text:span text:style-name="T4"> <text:s/></text:span><text:span text:style-name="T2">條</text:span><text:span text:style-name="T4"> <text:s text:c="3"/></text:span><text:span text:style-name="T2">本委員會為本校場所環境安全衛生最高之諮詢單位，研議、協調及建議本校場所環境及安全衛生有關事項。</text:span></text:p>
      <text:p text:style-name="P1"><text:span text:style-name="T5">第</text:span><text:span text:style-name="T6"> <text:s/></text:span><text:span text:style-name="T5">三</text:span><text:span text:style-name="T6"> <text:s/></text:span><text:span text:style-name="T5">條</text:span><text:span text:style-name="T6"> <text:s text:c="3"/></text:span><text:span text:style-name="T5">本委員會置委員，由下列人員組成之：</text:span></text:p>
      <text:p text:style-name="P7">一、校長、總務長、教務長、學務長、系所主管（設有實驗（習）場所者）、營繕組組長、事務組組長等為當然委員。</text:p>
      <text:p text:style-name="P6">二、安全衛生人員：由環境安全衛生組遴派。</text:p>
      <text:p text:style-name="P6">三、醫護人員：由衛生保健組遴派。</text:p>
      <text:p text:style-name="P6">四、各系(所)代表：依下列標準遴選，各實驗室、試驗室、實習工場、試驗工場等場所數量在15間以下，遴選1人；15間(含)以上，遴選2人。毒性化學物質使用單位，遴選2人。</text:p>
      <text:p text:style-name="P8">委員任期為二年，連選得連任。以校長為主任委員，總務長為副主任委員。</text:p>
      <text:p text:style-name="P2"><text:span text:style-name="T2">第</text:span><text:span text:style-name="T4"> <text:s/></text:span><text:span text:style-name="T2">四</text:span><text:span text:style-name="T4"> <text:s/></text:span><text:span text:style-name="T2">條</text:span><text:span text:style-name="T4"> <text:s text:c="3"/></text:span><text:span text:style-name="T2">本委員會置秘書一人，由環境安全衛生組組長擔任。</text:span></text:p>
      <text:p text:style-name="P2"><text:span text:style-name="T2">第</text:span><text:span text:style-name="T4"> <text:s/></text:span><text:span text:style-name="T2">五</text:span><text:span text:style-name="T4"> <text:s/></text:span><text:span text:style-name="T2">條</text:span><text:span text:style-name="T4"> <text:s text:c="3"/></text:span><text:span text:style-name="T2">本委員會任務如下：</text:span></text:p>
      <text:p text:style-name="P9">一、對本校擬訂之勞工安全衛生政策提出建議。</text:p>
      <text:p text:style-name="P9">二、協調、建議安全衛生自主管理計畫。</text:p>
      <text:p text:style-name="P9">三、研議安全、衛生教育實施計畫。</text:p>
      <text:p text:style-name="P9">四、研議作業環境測定結果應採取之對策。</text:p>
      <text:p text:style-name="P9">五、研議健康管理及健康促進事項。</text:p>
      <text:p text:style-name="P9">六、研議各項安全衛生提案。</text:p>
      <text:p text:style-name="P9">七、研議自動檢查及安全衛生稽核事項。</text:p>
      <text:p text:style-name="P10">八、研議機械、設備或原料、材料危害之預防措施。</text:p>
      <text:p text:style-name="P10">九、研議職業災害調查報告。</text:p>
      <text:p text:style-name="P9">十、考核現場安全衛生管理績效。</text:p>
      <text:p text:style-name="P9">十一、研議承攬業務安全衛生管理事項。</text:p>
      <text:p text:style-name="P11">十二、審議毒性化學物質運作管理事項。</text:p>
      <text:p text:style-name="P11">十三、研議其他環境保護及安全衛生管理有關事項。</text:p>
      <text:p text:style-name="P12"><text:span text:style-name="T2">第</text:span><text:span text:style-name="T4"> <text:s/></text:span><text:span text:style-name="T2">六</text:span><text:span text:style-name="T4"> <text:s/></text:span><text:span text:style-name="T2">條</text:span><text:span text:style-name="T4"> <text:s text:c="3"/></text:span><text:span text:style-name="T2">本委員會每三個月開會一次，必要時得召開臨時會議。</text:span></text:p>
      <text:p text:style-name="P13">會議期間得聘請校外專家及校內相關人員列席。</text:p>
      <text:p text:style-name="P2"><text:span text:style-name="T2">第</text:span><text:span text:style-name="T4"> <text:s/></text:span><text:span text:style-name="T2">七</text:span><text:span text:style-name="T4"> <text:s/></text:span><text:span text:style-name="T2">條</text:span><text:span text:style-name="T4"> <text:s text:c="3"/></text:span><text:span text:style-name="T2">本委員會委員為無給職，校外專家得依規定支領出席費。</text:span></text:p>
      <text:p text:style-name="P2"><text:span text:style-name="T2">第</text:span><text:span text:style-name="T4"> <text:s/></text:span><text:span text:style-name="T2">八</text:span><text:span text:style-name="T4"> <text:s/></text:span><text:span text:style-name="T2">條</text:span><text:span text:style-name="T4"> <text:s text:c="3"/></text:span><text:span text:style-name="T2">本辦法經行政會議通過簽請校長核定後實施，修正時亦同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snap-to-layout-grid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本文縮排_20_3" style:display-name="本文縮排 3" style:family="paragraph" style:parent-style-name="Standard">
      <style:paragraph-properties fo:margin-left="1.764cm" fo:margin-right="0cm" fo:text-indent="-1.129cm" style:auto-text-indent="false" style:snap-to-layout-grid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本文_20_2" style:display-name="本文 2" style:family="paragraph" style:parent-style-name="Standard">
      <style:paragraph-properties fo:margin-top="0cm" fo:margin-bottom="0.212cm" loext:contextual-spacing="false" fo:line-height="200%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勤益技術學院環境安全衛生委員會設置辦法</dc:title>
    <meta:initial-creator>User</meta:initial-creator>
    <meta:creation-date>2006-11-07T11:16:00</meta:creation-date>
    <dc:creator>NCUT</dc:creator>
    <dc:date>2009-04-28T11:00:00</dc:date>
    <meta:editing-cycles>11</meta:editing-cycles>
    <meta:editing-duration>PT13M</meta:editing-duration>
    <meta:generator>LibreOffice/6.2.7.1$Windows_X86_64 LibreOffice_project/23edc44b61b830b7d749943e020e96f5a7df63bf</meta:generator>
    <meta:document-statistic meta:table-count="0" meta:image-count="0" meta:object-count="0" meta:page-count="1" meta:paragraph-count="32" meta:word-count="823" meta:character-count="928" meta:non-whitespace-character-count="861"/>
  </office:meta>
</office:document-meta>
</file>